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Eerste Tuindwarsstraat 7A 1015R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23-04-2026</text:p>
            <text:p text:style-name="common-al">Zaakadres: Eerste Tuindwarsstraat 7A 1015RT Amsterdam</text:p>
            <text:p text:style-name="common-al">Zaaknummer: Z2026-017254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17254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449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44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44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7254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Eerste Tuindwarsstraat 7A 1015RT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449</meta:user-defined>
    <meta:user-defined meta:name="OVERHEIDop.GmbID/DC.identifier">gmb-2026-199449</meta:user-defined>
    <meta:user-defined meta:name="OVERHEIDop.versieInformatie"/>
  </office:meta>
</office:document-meta>
</file>