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Boeilijn 1 Westzaan , 248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Zaanstad</text:p>
            <text:p text:style-name="common-al">Zaaknummer: OD2026-0026610</text:p>
            <text:p text:style-name="common-al">DSO nummer: 2026042000845</text:p>
            <text:p text:style-name="common-al">Ontvangstdatum melding: 20-04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9924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4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24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610</meta:user-defined>
    <meta:user-defined meta:name="DCTERMS.abstract">Bodem - depot Hoogtij -&gt; aanbrengen vogelbastions 1 (Nabij Boeilijn 1, Westzaa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Boeilijn 1 Westzaan , 248 meter richting ooste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242</meta:user-defined>
    <meta:user-defined meta:name="OVERHEIDop.GmbID/DC.identifier">gmb-2026-199242</meta:user-defined>
    <meta:user-defined meta:name="OVERHEIDop.versieInformatie"/>
  </office:meta>
</office:document-meta>
</file>