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loterweg 862 Amsterdam , 13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SM Sloopwerken B.V.</text:p>
            <text:p text:style-name="common-al">Zaaknummer: OD2026-0026357</text:p>
            <text:p text:style-name="common-al">DSO nummer: 2026041701050</text:p>
            <text:p text:style-name="common-al">Ontvangstdatum melding: 17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23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357</meta:user-defined>
    <meta:user-defined meta:name="DCTERMS.abstract">Sloterweg 858, Amsterdam (17238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Sloterweg 862 Amsterdam , 13 meter richting noordwest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33</meta:user-defined>
    <meta:user-defined meta:name="OVERHEIDop.GmbID/DC.identifier">gmb-2026-199233</meta:user-defined>
    <meta:user-defined meta:name="OVERHEIDop.versieInformatie"/>
  </office:meta>
</office:document-meta>
</file>