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Evert van de Beekstraat (Nieuw inkoopstation 50-10k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phol Nederland B.V.</text:p>
            <text:p text:style-name="common-al">Zaaknummer: OD2026-0026071</text:p>
            <text:p text:style-name="common-al">DSO nummer: 2026041601450</text:p>
            <text:p text:style-name="common-al">Ontvangstdatum melding: 16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922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2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2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071</meta:user-defined>
    <meta:user-defined meta:name="DCTERMS.abstract">BZ-SV-2392-Nieuw inkoopstation 50-10kV 1 (Nabij Energiestraat, Schiphol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Evert van de Beekstraat (Nieuw inkoopstation 50-10kV)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221</meta:user-defined>
    <meta:user-defined meta:name="OVERHEIDop.GmbID/DC.identifier">gmb-2026-199221</meta:user-defined>
    <meta:user-defined meta:name="OVERHEIDop.versieInformatie"/>
  </office:meta>
</office:document-meta>
</file>