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aardstee 218 Amsterdam , 31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Weed Free Service B.V.</text:p>
            <text:p text:style-name="common-al">Zaaknummer: OD2026-0026027</text:p>
            <text:p text:style-name="common-al">DSO nummer: 2026041601115</text:p>
            <text:p text:style-name="common-al">Ontvangstdatum melding: 16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20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027</meta:user-defined>
    <meta:user-defined meta:name="DCTERMS.abstract">H- Buurt Amsterdam,   hoornboeg (Nabij Haardstee 218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Haardstee 218 Amsterdam , 31 meter richting oost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208</meta:user-defined>
    <meta:user-defined meta:name="OVERHEIDop.GmbID/DC.identifier">gmb-2026-199208</meta:user-defined>
    <meta:user-defined meta:name="OVERHEIDop.versieInformatie"/>
  </office:meta>
</office:document-meta>
</file>