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Zuidplasweg t.h.v. nr. 1, 2914LK Nieuwerkerk aan den IJ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pril 2026 heeft de Omgevingsdienst Midden-Holland (ODMH) namens de gemeente Zuidplas een melding ontvangen ter plaatse van de Zuidplasweg ter hoogte van nr. 1, Nieuwerkerk aan den IJssel.</text:p>
            <text:p text:style-name="common-al">Het gaat om MBA graven &gt;Interventiewaarde.</text:p>
            <text:p text:style-name="common-al">De melding heeft kenmerk 2026-0001066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19918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8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8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uidplas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0667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Zuidplasweg t.h.v. nr. 1, 2914LK Nieuwerkerk aan den IJssel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84</meta:user-defined>
    <meta:user-defined meta:name="OVERHEIDop.GmbID/DC.identifier">gmb-2026-199184</meta:user-defined>
    <meta:user-defined meta:name="OVERHEIDop.versieInformatie"/>
  </office:meta>
</office:document-meta>
</file>