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.J.Hoflandlaan ter hoogte van nummer: 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H.J.Hoflandlaan ter hoogte van nummer: 1 in </text:p>
            <text:p text:style-name="common-al">Looptijd :23-04-2026 t/m 23-04-2026</text:p>
            <text:p text:style-name="common-al">Verzonden naar aanvrager op: 22-04-2026</text:p>
            <text:p text:style-name="common-al">Kenmerk gemeente: Z/26/31162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624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2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49</meta:user-defined>
    <meta:user-defined meta:name="DCTERMS.abstract">TVM parkeervak, H.J.Hoflandlaan 1 1381EK, 20260423, H.J.Hoflandlaan ter hoogte van nummer: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apv vergunning Verleend - H.J.Hoflandlaan ter hoogte van nummer: 1 in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23</meta:user-defined>
    <meta:user-defined meta:name="OVERHEIDop.GmbID/DC.identifier">gmb-2026-199123</meta:user-defined>
    <meta:user-defined meta:name="OVERHEIDop.versieInformatie"/>
  </office:meta>
</office:document-meta>
</file>