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Eerste Constantijn Huygensstraat 4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ontheffing geluidsvoorschriften en openingstijden voor bedrijf Café Kompleet - Eerste Constantijn Huygensstraat 45-H - 1054BS Amsterdam</text:p>
            <text:p text:style-name="common-al">Datum van : 26-04-2026</text:p>
            <text:p text:style-name="common-al">Datum t/m : 16-07-2026</text:p>
            <text:p text:style-name="common-al">Verzonden naar aanvrager op: --</text:p>
            <text:p text:style-name="common-al">Kenmerk gemeente: Z/26/3115485</text:p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4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85</meta:user-defined>
    <meta:user-defined meta:name="DCTERMS.abstract">Verleend: ontheffing geluidsvoorschriften en openingstijden op adres Eerste Constantijn Huygensstraat 45-H</meta:user-defined>
    <dc:language>nl</dc:language>
    <meta:user-defined meta:name="OVERHEIDop.locatietype/OVERHEIDop.gebiedsmarkering">Punt</meta:user-defined>
    <meta:user-defined meta:name="DC.title">Besluit ontheffing geluidvoorschriften en openingstijden Verleend Eerste Constantijn Huygensstraat 45-H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0</meta:user-defined>
    <meta:user-defined meta:name="OVERHEIDop.GmbID/DC.identifier">gmb-2026-199110</meta:user-defined>
    <meta:user-defined meta:name="OVERHEIDop.versieInformatie"/>
  </office:meta>
</office:document-meta>
</file>