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1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Helmersstraat ter hoogte van nummer: 178 in Amsterdam</text:p>
            <text:p text:style-name="common-al">Looptijd :07-05-2026 t/m 07-05-2026</text:p>
            <text:p text:style-name="common-al">Verzonden naar aanvrager op: 22-04-2026</text:p>
            <text:p text:style-name="common-al">Kenmerk gemeente: Z/26/31151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16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5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5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5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165</meta:user-defined>
    <meta:user-defined meta:name="DCTERMS.abstract">_TVM 3 parkeervak,Eerste Helmersstraat 178 -184 1054EL, 7 mei 2026, Eerste Helmersstraat ter hoogte van nummer: 178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178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56</meta:user-defined>
    <meta:user-defined meta:name="OVERHEIDop.GmbID/DC.identifier">gmb-2026-198956</meta:user-defined>
    <meta:user-defined meta:name="OVERHEIDop.versieInformatie"/>
  </office:meta>
</office:document-meta>
</file>