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3-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3-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3-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3-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1-3-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1-3-14">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2-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leidsregels Vermogen, giften en overige middelen Participatiewet gemeente Sluis</text:p>
      <text:section text:name="regeling_id1-3-2" text:style-name="regeling">
        <text:section text:name="aanhef_id1-3-2-1" text:style-name="aanhef">
          <text:section text:name="preambule_id1-3-2-1-1" text:style-name="preambule">
            <text:p text:style-name="al">Gelet op </text:p>
            <text:p text:style-name="al">Participatiwet, art. 31;</text:p>
            <text:p text:style-name="al">Participatiwet, art. 34   </text:p>
            <text:p text:style-name="al"/>
            <text:p text:style-name="al">overwegende, dat het college van burgemeester en wethouders van de gemeente Sluis (hierna het college): </text:p>
            <text:list text:style-name="id1-3-2-1-1-6">
              <text:list-item text:style-override="id1-3-2-1-1-6-1">
                <text:number>•</text:number>
                <text:p text:style-name="al">het wenselijk vindt om aan te geven in welke situaties en onder welke voorwaarden een vermogen bij uitkeringsgerechtigden kan worden vastgesteld. </text:p>
              </text:list-item>
              <text:list-item text:style-override="id1-3-2-1-1-6-2">
                <text:number>•</text:number>
                <text:p text:style-name="al">daartoe de beleidsregels Vermogen, giften en overige middelen gemeente Sluis 2025-2027 wenst vast te stellen; </text:p>
              </text:list-item>
              <text:list-item text:style-override="id1-3-2-1-1-6-3">
                <text:number>•</text:number>
                <text:p text:style-name="al"/>
              </text:list-item>
            </text:list>
            <text:p text:style-name="al">Op 1 januari 2026 is de Participatiewet in balans in werking getreden. In de aangepaste wet zijn duidelijke bepalingen opgenomen over de vrijlating van giften en van bijdragen die leiden tot een besparing op de bijstand (zoals bijvoorbeeld voorzien in boodschappen of het betalen van de huur). Het vastgestelde vrijlatingsbedrag van € 1.200,- per jaar zorgt ervoor dat giften en besparingen tot dit bedrag, geen invloed hebben op het recht op bijstand. Dit betekent dat uitkeringsgerechtigden giften en besparingen mogen ontvangen zonder dat dit onmiddellijk gevolgen heeft voor hun recht op uitkering. Ontvangt de uitkeringsgerechtigde meer dan het vrijlatingsbedrag, dan moeten wij beoordelen of het vrijlaten daarvan verantwoord is uit oogpunt van bijstandsverlening. In deze beleidsregels geven wij aan in welke gevallen hiervan sprake is. </text:p>
            <text:p text:style-name="al"/>
            <text:p text:style-name="al">Omdat giften en bijstandsbesparende bijdragen onderdeel uitmaken van het veel bredere middelenbegrip, zijn in deze beleidsregels ook andere onderdelen van dat middelenbegrip opgenomen die nadere uitwerking behoeven. Het gaat hierbij onder meer om inkomsten uit kansspelen, schadevergoedingen en vermogensaspecten.</text:p>
            <text:p text:style-name="al"/>
            <text:p text:style-name="al">Het dagelijks bestuur van de gemeente Sluis; </text:p>
            <text:p text:style-name="al"/>
            <text:p text:style-name="al">gelet op artikel 18, lid 8*, artikel 31, lid 2, onderdeel l en m en artikel 34 van de Participatiewet ; </text:p>
            <text:p text:style-name="al"/>
            <text:p text:style-name="al">overwegende dat het wenselijk is regels vast te stellen over hoe Gemeente Sluis omgaat met het middelenbegrip b e s l u i t : </text:p>
            <text:p text:style-name="al"/>
            <text:p text:style-name="al">• de beleidsregels Vermogen, giften en overige middelen gemeente Sluis vast te stellen. </text:p>
            <text:p text:style-name="al"/>
            <text:p text:style-name="al">De tekst luidt als volgt:</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p text:style-name="al">In deze beleidsregels betekent: </text:p>
            <text:list text:style-name="id1-3-2-2-1-3">
              <text:list-item text:style-override="id1-3-2-2-1-3-1">
                <text:number>1.</text:number>
                <text:p text:style-name="al">Cliënt: de persoon die een uitkering van de gemeente Sluis ontvangt. </text:p>
              </text:list-item>
              <text:list-item text:style-override="id1-3-2-2-1-3-2">
                <text:number>2.</text:number>
                <text:p text:style-name="al">Co-ouderschap: een regeling waarbij beide ouders, die gezamenlijk het ouderlijk gezag uitoefenen, de verzorging en opvoeding van hun kind(eren) op zodanige wijze verdelen dat beide ouders in gelijk mate betrokken zijn bij het dagelijks leven van het kind. </text:p>
              </text:list-item>
              <text:list-item text:style-override="id1-3-2-2-1-3-3">
                <text:number>3.</text:number>
                <text:p text:style-name="al">Gift: ontvangst in geld of natura die ertoe strekt dat de belanghebbende ten koste  van het vermogen van de schenker wordt verrijkt en die door de schenker onverplicht wordt verricht. </text:p>
              </text:list-item>
              <text:list-item text:style-override="id1-3-2-2-1-3-4">
                <text:number>4.</text:number>
                <text:p text:style-name="al">Inkomen: inkomsten die in mindering moeten worden gebracht op de bijstandsuitkering zoals bedoeld in artikel 32 en artikel 33, lid 1, van de Participatiewet. </text:p>
              </text:list-item>
              <text:list-item text:style-override="id1-3-2-2-1-3-5">
                <text:number>5.</text:number>
                <text:p text:style-name="al">Kansspel: het gelegenheid geven om mede te dingen naar prijzen of premies,  waarbij de aanwijzing van de winnaars geschiedt door enige kansbepaling waarop  de deelnemers in het algemeen geen overwegende invloed kunnen uitoefenen. </text:p>
              </text:list-item>
              <text:list-item text:style-override="id1-3-2-2-1-3-6">
                <text:number>6.</text:number>
                <text:p text:style-name="al">Klassieker: een motorvoertuig dat aantoonbaar hoofdzakelijk is bedoeld voor hobby- of verzameldoeleinden en dat ten minste 30 jaar geleden voor het eerst is toegelaten tot het wegverkeer; </text:p>
              </text:list-item>
              <text:list-item text:style-override="id1-3-2-2-1-3-7">
                <text:number>7.</text:number>
                <text:p text:style-name="al">Kostenbesparing: bijdragen die leiden tot een kostenbesparing zoals bedoeld in artikel 18, lid 8 van de Participatiewet, waarbij de cliënt voordeel geniet doordat hij lagere noodzakelijke bestaanskosten heeft dan waarin de bijstandsnorm veronderstelt te voorzien. </text:p>
              </text:list-item>
              <text:list-item text:style-override="id1-3-2-2-1-3-8">
                <text:number>8.</text:number>
                <text:p text:style-name="al">Loterij: een kansspel waarbij de deelnemers loten kopen met als doel een prijs te winnen in geld of natura. Aan elk lot is een cijfer en/of lettercombinatie verbonden.</text:p>
              </text:list-item>
              <text:list-item text:style-override="id1-3-2-2-1-3-9">
                <text:number>9.</text:number>
                <text:p text:style-name="al">Middelen: de middelen zoals bedoeld in artikel 31 van de Participatiewet. </text:p>
              </text:list-item>
              <text:list-item text:style-override="id1-3-2-2-1-3-10">
                <text:number>10.</text:number>
                <text:p text:style-name="al">Normwijziging: de aanpassing van de bijstandsnorm na een wijziging in de woon- of  leefsituatie van de belanghebbende. </text:p>
              </text:list-item>
              <text:list-item text:style-override="id1-3-2-2-1-3-11">
                <text:number>11.</text:number>
                <text:p text:style-name="al">Probleemschulden: schulden die naar het oordeel van de gemeente Sluis in redelijkheid niet meer afgelost kunnen worden; </text:p>
              </text:list-item>
              <text:list-item text:style-override="id1-3-2-2-1-3-12">
                <text:number>12.</text:number>
                <text:p text:style-name="al">Schadevergoeding: een financiële of andere compensatie die iemand ontvangt om het nadeel te herstellen dat hij heeft geleden door toedoen of nalatigheid van een ander. </text:p>
              </text:list-item>
              <text:list-item text:style-override="id1-3-2-2-1-3-13">
                <text:number>13.</text:number>
                <text:p text:style-name="al">Vermogen: de waarde van de bezittingen waarover belanghebbende beschikt of redelijkerwijs kan beschikken, verminderd met de aanwezige schulden, zoals bedoeld in artikel 34 van de Participatiewet. </text:p>
              </text:list-item>
              <text:list-item text:style-override="id1-3-2-2-1-3-14">
                <text:number>14.</text:number>
                <text:p text:style-name="al">De peildatum voor de vermogensvaststelling bij aanvang van de bijstandsverlening, is de datum waarop het recht op bijstand voor de belanghebbende is ontstaan.</text:p>
              </text:list-item>
            </text:list>
          </text:section>
          <text:section text:name="artikel_id1-3-2-2-2" text:style-name="artikel">
            <text:p text:style-name="artikel_kop_titel"><text:span text:style-name="artikel_kop_label">Artikel</text:span> <text:span text:style-name="artikel_kop_nr">2.</text:span> Vrijlaten van giften </text:p>
            <text:list text:style-name="id1-3-2-2-2-2">
              <text:list-item text:style-override="id1-3-2-2-2-2-1">
                <text:number>1.</text:number>
                <text:p text:style-name="al">Bij de beoordeling of giften uit het oogpunt van bijstandsverlening verantwoord zijn als bedoeld in artikel 31, lid 2, onderdeel s, van de wet, beschouwt de gemeente Sluis de volgende categorieën giften in ieder geval als verantwoord: </text:p>
                <text:list text:style-name="id1-3-2-2-2-2-1-3">
                  <text:list-item text:style-override="id1-3-2-2-2-2-1-3-1">
                    <text:number>a.</text:number>
                    <text:p text:style-name="al">giften die worden verstrekt en ingezet voor kosten waarvoor anders bijzondere bijstand of een voorziening op grond van de Wet maatschappelijke ondersteuning (Wmo) verstrekt had kunnen worden; </text:p>
                  </text:list-item>
                  <text:list-item text:style-override="id1-3-2-2-2-2-1-3-2">
                    <text:number>b.</text:number>
                    <text:p text:style-name="al">giften die worden verstrekt en ingezet voor medisch noodzakelijke kosten; </text:p>
                  </text:list-item>
                  <text:list-item text:style-override="id1-3-2-2-2-2-1-3-3">
                    <text:number>c.</text:number>
                    <text:p text:style-name="al">giften waarmee probleemschulden zijn betaald die zijn ontstaan voorafgaand aan de ingangsdatum van algemene bijstand; </text:p>
                  </text:list-item>
                  <text:list-item text:style-override="id1-3-2-2-2-2-1-3-4">
                    <text:number>d.</text:number>
                    <text:p text:style-name="al">giften die direct bijdragen aan de kans op arbeidsinschakeling of die noodzakelijk zijn voor maatschappelijke participatie; </text:p>
                  </text:list-item>
                  <text:list-item text:style-override="id1-3-2-2-2-2-1-3-5">
                    <text:number>e.</text:number>
                    <text:p text:style-name="al">giften in natura, niet zijnde een bijdrage die leidt tot een kostenbesparing als bedoeld in artikel 18, lid 8, van de Wet, met een waarde tot maximaal € 100,- per jaar; </text:p>
                  </text:list-item>
                  <text:list-item text:style-override="id1-3-2-2-2-2-1-3-6">
                    <text:number>f.</text:number>
                    <text:p text:style-name="al">giften van de werkgever als deze onbelast zijn; </text:p>
                  </text:list-item>
                  <text:list-item text:style-override="id1-3-2-2-2-2-1-3-7">
                    <text:number>g.</text:number>
                    <text:p text:style-name="al">giften in natura van de voedselbank, kledingbank, speelgoedbank en kerkgenootschappen en daarmee vergelijkbare religieuze instellingen; en </text:p>
                  </text:list-item>
                  <text:list-item text:style-override="id1-3-2-2-2-2-1-3-8">
                    <text:number>h.</text:number>
                    <text:p text:style-name="al">ontvangsten van thuiswonende kinderen tot een maximum van 20% van de gehuwdennorm zoals bedoeld in artikel 21, onderdeel b, van de wet. </text:p>
                  </text:list-item>
                </text:list>
              </text:list-item>
              <text:list-item text:style-override="id1-3-2-2-2-2-2">
                <text:number>2.</text:number>
                <text:p text:style-name="al">Voor zover het gezamenlijke bedrag aan giften en opbrengsten uit loterijen in een kalenderjaar het in lid 1 genoemde vrij te laten bedrag overschrijdt, wordt het meerdere aangemerkt als inkomen in de maand waarin de gift is ontvangen en de overschrijding plaatsvindt. Als dit meerdere niet volledig kan worden verrekend met de uitkering over die maand, wordt het resterende bedrag tot het vermogen gerekend. </text:p>
              </text:list-item>
            </text:list>
          </text:section>
          <text:section text:name="artikel_id1-3-2-2-3" text:style-name="artikel">
            <text:p text:style-name="artikel_kop_titel"><text:span text:style-name="artikel_kop_label">Artikel</text:span> <text:span text:style-name="artikel_kop_nr">3.</text:span> Materiële schadevergoeding </text:p>
            <text:list text:style-name="id1-3-2-2-3-2">
              <text:list-item text:style-override="id1-3-2-2-3-2-1">
                <text:number>1.</text:number>
                <text:p text:style-name="al">Gemeente Sluis laat een materiële schadevergoeding vrij als de belanghebbende de  vergoeding gebruikt om de geleden of toekomstige schade te herstellen. </text:p>
              </text:list-item>
              <text:list-item text:style-override="id1-3-2-2-3-2-2">
                <text:number>2.</text:number>
                <text:p text:style-name="al">Als de belanghebbende een schadevergoeding voor materiële schade niet gebruikt om de schade te herstellen, dan is de vergoeding vermogen. </text:p>
              </text:list-item>
              <text:list-item text:style-override="id1-3-2-2-3-2-3">
                <text:number>3.</text:number>
                <text:p text:style-name="al">Een schadevergoeding voor het verlies van inkomsten uit werk is inkomen. </text:p>
              </text:list-item>
            </text:list>
          </text:section>
          <text:section text:name="artikel_id1-3-2-2-4" text:style-name="artikel">
            <text:p text:style-name="artikel_kop_titel"><text:span text:style-name="artikel_kop_label">Artikel</text:span> <text:span text:style-name="artikel_kop_nr">4.</text:span> Immateriële schadevergoeding </text:p>
            <text:list text:style-name="id1-3-2-2-4-2">
              <text:list-item text:style-override="id1-3-2-2-4-2-1">
                <text:number>1.</text:number>
                <text:p text:style-name="al">Bij een ontvangen immateriële schadevergoeding hanteert Gemeente Sluis het uitgangspunt dat hiervan 1/3e deel wordt vrijgelaten en 2/3e deel tot het vermogen wordt gerekend. </text:p>
              </text:list-item>
              <text:list-item text:style-override="id1-3-2-2-4-2-2">
                <text:number>2.</text:number>
                <text:p text:style-name="al">Gemeente Sluis maakt altijd een afweging of er, bijvoorbeeld vanwege de aard van de schadevergoeding, in het individuele geval redenen zijn om van hetgeen in lid 1 is opgenomen, af te wijken. </text:p>
              </text:list-item>
            </text:list>
          </text:section>
          <text:section text:name="artikel_id1-3-2-2-5" text:style-name="artikel">
            <text:p text:style-name="artikel_kop_titel"><text:span text:style-name="artikel_kop_label">Artikel</text:span> <text:span text:style-name="artikel_kop_nr">5.</text:span> Ontvangsten verkregen uit kansspelen </text:p>
            <text:list text:style-name="id1-3-2-2-5-2">
              <text:list-item text:style-override="id1-3-2-2-5-2-1">
                <text:number>1.</text:number>
                <text:p text:style-name="al">Ontvangsten uit loterijen worden vrijgelaten, voor zover deze samen met de giften  en kostenbesparingen, het bedrag, bedoeld in artikel 31, lid 2, onderdeel m, van de  wet niet overstijgt. </text:p>
              </text:list-item>
              <text:list-item text:style-override="id1-3-2-2-5-2-2">
                <text:number>2.</text:number>
                <text:p text:style-name="al">Ontvangsten verkregen uit overige kansspelen (niet zijnde een loterij) worden volledig in aanmerking genomen als inkomen. Hierbij wordt geen rekening gehouden met eventuele verwervingskosten zoals kosten voor deelname en (opnieuw) ingezette bedragen. </text:p>
              </text:list-item>
            </text:list>
          </text:section>
          <text:section text:name="artikel_id1-3-2-2-6" text:style-name="artikel">
            <text:p text:style-name="artikel_kop_titel"><text:span text:style-name="artikel_kop_label">Artikel</text:span> <text:span text:style-name="artikel_kop_nr">6.</text:span> Vrijlating motorvoertuigen </text:p>
            <text:list text:style-name="id1-3-2-2-6-2">
              <text:list-item text:style-override="id1-3-2-2-6-2-1">
                <text:number>1.</text:number>
                <text:p text:style-name="al">Motorvoertuigen behoren tot het vermogen als bedoeld in artikel 34 van de wet. </text:p>
              </text:list-item>
              <text:list-item text:style-override="id1-3-2-2-6-2-2">
                <text:number>2.</text:number>
                <text:p text:style-name="al">Motorvoertuigen met een gezamenlijke waarde tot € 5.000,- worden niet tot het vermogen gerekend. </text:p>
              </text:list-item>
              <text:list-item text:style-override="id1-3-2-2-6-2-3">
                <text:number>3.</text:number>
                <text:p text:style-name="al">Als de waarde meer bedraagt dan € 5.000,- dan wordt het meerdere aangemerkt als vermogen als bedoeld in artikel 34 van de wet. </text:p>
              </text:list-item>
              <text:list-item text:style-override="id1-3-2-2-6-2-4">
                <text:number>4.</text:number>
                <text:p text:style-name="al">Als een motorvoertuig meer dan 10 jaar oud is wordt deze geacht volledig afgeschreven te zijn en telt deze voor de waardebepaling niet mee, tenzij redelijkerwijs kan worden vastgesteld dat het voertuig, gelet op het merk en type,  een uitzonderlijk hoge economische waarde vertegenwoordigt.</text:p>
              </text:list-item>
              <text:list-item text:style-override="id1-3-2-2-6-2-5">
                <text:number>5.</text:number>
                <text:p text:style-name="al">In afwijking van het gestelde in de voorgaande leden van dit artikel kan bij de vermogensvaststelling in incidentele gevallen de (meer)waarde van motorvoertuigen buiten beschouwing worden gelaten als het motorvoertuig/de motorvoertuigen onmisbaar is/zijn in verband met werk en/of invaliditeit en verkoop van het motorvoertuig in redelijkheid niet kan worden gevergd. </text:p>
              </text:list-item>
              <text:list-item text:style-override="id1-3-2-2-6-2-6">
                <text:number>6.</text:number>
                <text:p text:style-name="al">Voor de waardevaststelling van auto’s en de motoren dient gebruik gemaakt te worden van de ANWB Koerslijst. </text:p>
              </text:list-item>
              <text:list-item text:style-override="id1-3-2-2-6-2-7">
                <text:number>7.</text:number>
                <text:p text:style-name="al">Als sprake is van een motorvoertuig die in het maatschappelijk verkeer wordt gezien als klassieker dan wordt in afwijking van lid 4 van dit artikel de waarde van het motorvoertuig vastgesteld op basis vaeen door een erkend taxateur opgesteld taxatierapport. </text:p>
              </text:list-item>
            </text:list>
          </text:section>
          <text:section text:name="artikel_id1-3-2-2-7" text:style-name="artikel">
            <text:p text:style-name="artikel_kop_titel"><text:span text:style-name="artikel_kop_label">Artikel</text:span> <text:span text:style-name="artikel_kop_nr">7.</text:span> Vrijlating caravan of boot </text:p>
            <text:p text:style-name="al">Een caravan of boot die de belanghebbende gebruikt als hoofdverblijf laat Gemeente Sluis vrij tot maximaal het bedrag aan vrijlating voor een eigen woning als bedoeld in artikel 34 lid 2 onderdeel d van de wet. </text:p>
          </text:section>
          <text:section text:name="artikel_id1-3-2-2-8" text:style-name="artikel">
            <text:p text:style-name="artikel_kop_titel"><text:span text:style-name="artikel_kop_label">Artikel</text:span> <text:span text:style-name="artikel_kop_nr">8.</text:span> Vrijlating sieraden en andere waardevolle zaken </text:p>
            <text:p text:style-name="al">Sieraden en andere waardevolle voorwerpen zoals schilderijen en antiek zijn ook bezittingen. De waarde hiervan telt mee bij het bepalen van het vermogen. Gemeente Sluis kan dit vrijlaten als verkoop hiervan redelijkerwijs niet van de belanghebbende verwacht kan worden. </text:p>
          </text:section>
          <text:section text:name="artikel_id1-3-2-2-9" text:style-name="artikel">
            <text:p text:style-name="artikel_kop_titel"><text:span text:style-name="artikel_kop_label">Artikel</text:span> <text:span text:style-name="artikel_kop_nr">9.</text:span> Vermogen bij co-ouderschap </text:p>
            <text:p text:style-name="al">Bij co-ouderschap geldt de vermogensgrens voor een alleenstaande ouder.</text:p>
          </text:section>
          <text:section text:name="artikel_id1-3-2-2-10" text:style-name="artikel">
            <text:p text:style-name="artikel_kop_titel"><text:span text:style-name="artikel_kop_label">Artikel</text:span> <text:span text:style-name="artikel_kop_nr">10.</text:span> Vermogen na normwijziging </text:p>
            <text:p text:style-name="al">Gemeente Sluis laat het deel van het vermogen dat als gevolg van een normwijziging boven de nieuwe vermogensgrens uitkomt buiten beschouwing in de volgende situaties: </text:p>
            <text:list text:style-name="id1-3-2-2-10-3">
              <text:list-item text:style-override="id1-3-2-2-10-3-1">
                <text:number>a.</text:number>
                <text:p text:style-name="al">bij een wijziging van de norm voor gehuwden naar de norm voor een alleenstaande als gevolg van het overlijden van de partner; </text:p>
              </text:list-item>
              <text:list-item text:style-override="id1-3-2-2-10-3-2">
                <text:number>b.</text:number>
                <text:p text:style-name="al">bij een wijziging van de norm voor een alleenstaande ouder naar de norm voor een alleenstaande doordat een kind uit huis gaat. </text:p>
              </text:list-item>
            </text:list>
          </text:section>
          <text:section text:name="artikel_id1-3-2-2-11" text:style-name="artikel">
            <text:p text:style-name="artikel_kop_titel"><text:span text:style-name="artikel_kop_label">Artikel</text:span> <text:span text:style-name="artikel_kop_nr">11.</text:span> Inwerkingtreding en citeertitel </text:p>
            <text:list text:style-name="id1-3-2-2-11-2">
              <text:list-item text:style-override="id1-3-2-2-11-2-1">
                <text:number>1.</text:number>
                <text:p text:style-name="al">Deze beleidsregels treedt met terugwerkende kracht in werking op 1 januari 2026. </text:p>
              </text:list-item>
              <text:list-item text:style-override="id1-3-2-2-11-2-2">
                <text:number>2.</text:number>
                <text:p text:style-name="al">De beleidsregels Giften, ontvangsten en schadevergoedingen en de beleidsregels Vermogen worden ingetrokken per de datum van de bekendmaking van deze beleidsregels. </text:p>
              </text:list-item>
              <text:list-item text:style-override="id1-3-2-2-11-2-3">
                <text:number>3.</text:number>
                <text:p text:style-name="al">Deze beleidsregels kunnen aangehaald als: Beleidsregels vermogen Gemeente Sluis.</text:p>
              </text:list-item>
            </text:list>
          </text:section>
        </text:section>
        <text:section text:name="regeling-sluiting_id1-3-2-3" text:style-name="regeling-sluiting">
          <text:section text:name="ondertekening_id1-3-2-3-1">
            <text:p><text:span text:style-name="functie">Aldus besloten op 21 april 2026 te Oostburg</text:span></text:p>
            <text:p><text:span text:style-name="functie"/></text:p>
            <text:p><text:span text:style-name="functie">BURGEMEESTER EN WETHOUDERS VOORNOEMD</text:span></text:p>
            <text:p><text:span text:style-name="functie"/></text:p>
            <text:p><text:span text:style-name="functie">De secretaris,   de burgemeester,</text:span></text:p>
            <text:p><text:span text:style-name="functie"/></text:p>
            <text:p><text:span text:style-name="functie">S.I. de Kievit-Minnaert  mr. M.M.D. Vermue</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198871</text:span><text:line-break/><text:date style:data-style-name="dag" text:fixed="true" text:date-value="2026-04-24"/><text:line-break/><text:date style:data-style-name="jaar" text:fixed="true" text:date-value="2026-04-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8871</text:span><text:date style:data-style-name="nicedate" text:fixed="true" text:date-value="2026-04-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8871</text:span><text:date style:data-style-name="nicedate" text:fixed="true" text:date-value="2026-04-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Sluis</meta:user-defined>
    <meta:user-defined meta:name="OVERHEID.Informatietype/DC.type">officiële publicatie</meta:user-defined>
    <meta:user-defined meta:name="OVERHEIDop.Rubriek/DC.type">beleidsregel</meta:user-defined>
    <meta:user-defined meta:name="OVERHEID.Gemeente/DCTERMS.publisher">Sluis</meta:user-defined>
    <meta:user-defined meta:name="OVERHEID.Gemeente/OVERHEID.authority">Sluis</meta:user-defined>
    <meta:user-defined meta:name="OVERHEID.TaxonomieBeleidsagendaDecentraal/OVERHEID.category">Sociale zekerheid | Organisatie en beleid</meta:user-defined>
    <meta:user-defined meta:name="DC.source">artikel 18 van de Participatiewet]|[1.0:c:BWBR0015703&amp;artikel=18&amp;g=2026-04-03</meta:user-defined>
    <meta:user-defined meta:name="DC.source">artikel 34 van de Participatiewet]|[1.0:c:BWBR0015703&amp;artikel=34&amp;g=2026-04-03</meta:user-defined>
    <meta:user-defined meta:name="DC.source">artikel 31 van de Participatiewet]|[1.0:c:BWBR0015703&amp;artikel=31&amp;g=2026-04-03</meta:user-defined>
    <dc:language>nl</dc:language>
    <meta:user-defined meta:name="OVERHEIDop.locatietype/OVERHEIDop.gebiedsmarkering">Gemeente</meta:user-defined>
    <meta:user-defined meta:name="DC.title">Beleidsregels Vermogen, giften en overige middelen Participatiewet gemeente Sluis</meta:user-defined>
    <meta:user-defined meta:name="DCTERMS.W3CDTF/DCTERMS.available">2026-04-24</meta:user-defined>
    <meta:user-defined meta:name="DCTERMS.W3CDTF/OVERHEIDop.jaargang">2026</meta:user-defined>
    <meta:user-defined meta:name="OVERHEIDop.publicationIssue">198871</meta:user-defined>
    <meta:user-defined meta:name="OVERHEIDop.betreftRegeling">CVDR761116_1</meta:user-defined>
    <meta:user-defined meta:name="xs:date/OVERHEIDop.startdatum">2026-01-01</meta:user-defined>
    <meta:user-defined meta:name="OVERHEIDop.GmbID/DC.identifier">gmb-2026-198871</meta:user-defined>
    <meta:user-defined meta:name="OVERHEIDop.versieInformatie"/>
  </office:meta>
</office:document-meta>
</file>