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Boterdiepstraat 70-1 1079T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22-04-2026</text:p>
            <text:p text:style-name="common-al">Zaakadres: Boterdiepstraat 70-1 1079TA Amsterdam</text:p>
            <text:p text:style-name="common-al">Zaaknummer: Z2026-011866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1866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85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85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85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186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Boterdiepstraat 70-1 1079TA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8856</meta:user-defined>
    <meta:user-defined meta:name="OVERHEIDop.GmbID/DC.identifier">gmb-2026-198856</meta:user-defined>
    <meta:user-defined meta:name="OVERHEIDop.versieInformatie"/>
  </office:meta>
</office:document-meta>
</file>