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Cool in the Pool op 26, 27 en 28 juni 2026 op de locatie Baron van Wijnbergenlaan 12, 7383AE Vo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9 april 2026</text:p>
            <text:p text:style-name="common-al">Kenmerk: Z2026-00000695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9877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7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7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695</meta:user-defined>
    <meta:user-defined meta:name="DCTERMS.abstract">Baron van Wijnbergenlaan 12, 7383AE Voorst</meta:user-defined>
    <dc:language>nl</dc:language>
    <meta:user-defined meta:name="OVERHEIDop.locatietype/OVERHEIDop.gebiedsmarkering">Vlak</meta:user-defined>
    <meta:user-defined meta:name="DC.title">Melding voor het houden van Cool in the Pool op 26, 27 en 28 juni 2026 op de locatie Baron van Wijnbergenlaan 12, 7383AE Voorst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8776</meta:user-defined>
    <meta:user-defined meta:name="OVERHEIDop.GmbID/DC.identifier">gmb-2026-198776</meta:user-defined>
    <meta:user-defined meta:name="OVERHEIDop.versieInformatie"/>
  </office:meta>
</office:document-meta>
</file>