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saneren van asbest aan de Abbinkstraat 19, 7025AJ Ha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14 april 2026 een sloopmelding ontvangen. De melding gaat over het saneren van asbest aan de Abbinkstraat 19, 7025AJ Halle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1423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19820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20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20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1423</meta:user-defined>
    <meta:user-defined meta:name="DCTERMS.abstract">Betreft: sloopmelding op locatie Abbinkstraat 19, 7025AJ Halle</meta:user-defined>
    <dc:language>nl</dc:language>
    <meta:user-defined meta:name="OVERHEIDop.locatietype/OVERHEIDop.gebiedsmarkering">Vlak</meta:user-defined>
    <meta:user-defined meta:name="DC.title">Melding voor het saneren van asbest aan de Abbinkstraat 19, 7025AJ Halle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8205</meta:user-defined>
    <meta:user-defined meta:name="OVERHEIDop.GmbID/DC.identifier">gmb-2026-198205</meta:user-defined>
    <meta:user-defined meta:name="OVERHEIDop.versieInformatie"/>
  </office:meta>
</office:document-meta>
</file>