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Eva Besnyöstraat 593 1087L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 met dakterras</text:p>
            <text:p text:style-name="common-al">Besluit: verleend</text:p>
            <text:p text:style-name="common-al">Besluit verzonden op: 22-04-2026</text:p>
            <text:p text:style-name="common-al">Zaakadres: Eva Besnyöstraat 593 1087LM Amsterdam</text:p>
            <text:p text:style-name="common-al">Zaaknummer: Z2026-005547</text:p>
            <text:p text:style-name="common-al">DSO-nummer: 202602050218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05547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03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03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03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547</meta:user-defined>
    <meta:user-defined meta:name="DCTERMS.abstract">realiseren van een dakopbouw met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Eva Besnyöstraat 593 1087LM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8037</meta:user-defined>
    <meta:user-defined meta:name="OVERHEIDop.GmbID/DC.identifier">gmb-2026-198037</meta:user-defined>
    <meta:user-defined meta:name="OVERHEIDop.versieInformatie"/>
  </office:meta>
</office:document-meta>
</file>