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verhuur Moskampweg 7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leiding</text:span>
          </text:p>
            <text:p text:style-name="common-al">De Hoge Raad heeft in het zogenoemde Didam-arrest bepaald dat overheden bij de uitgifte van onroerende zaken, waaronder ook verhuur en onderverhuur, het gelijkheidsbeginsel in acht moeten nemen. Dit betekent dat potentiële gegadigden in beginsel een gelijke kans moeten krijgen om onroerende zaken in gebruik te nemen. Slechts indien op basis van objectieve, toetsbare en redelijke criteria vaststaat dat slechts één serieuze gegadigde in aanmerking komt, mag van een selectieprocedure worden afgezien.</text:p>
            <text:p text:style-name="common-al">
            <text:span text:style-name="nadrukvet">Verhuur</text:span>
          </text:p>
            <text:p text:style-name="common-al">Het college van burgemeester en wethouders van Ooststellingwerf maakt bekend dat de gemeente voornemens is een perceel grond met opstallen aan de Moskampweg 7 in Oosterwolde te verhuren aan Dengo Beheer BV.</text:p>
            <text:p text:style-name="common-al">
            <text:span text:style-name="nadrukvet">Enige serieuze gegadigde</text:span>
          </text:p>
            <text:p text:style-name="common-al">De gemeente is van mening dat in dit geval sprake is van één serieuze gegadigde. Daartoe wordt het volgende overwogen.</text:p>
            <text:p text:style-name="common-al">De betreffende grond met opstallen is op dit moment in eigendom bij Dengo. De gemeente is met Dengo overeengekomen de grond met opstallen aan te kkpoen onder de voorwaarde dat Dengo vervolgens de grond met opstallen van de gemeente terughuurt voor een periode van twee jaar. De terughuur door Dengo is onlosmakelijk verbonden met de transactie tussen de gemeente en Dengoe. De grond is kadastraal bekend gemeente Oosterwolde, sectie C nummers 5061 en 3829 en heeft een totale grootte van 6.380 m<text:span text:style-name="sup">2</text:span>. </text:p>
            <text:p text:style-name="common-al">Op basis hiervan is de gemeente van oordeel dat Dengo Beheer B.V. op grond van objectieve, toetsbare en redelijke criteria de enige serieuze gegadigde is voor de huur voor de duur van twee jaar van de Moskampweg 7 in Oosterwolde.</text:p>
            <text:p text:style-name="common-al">
            <text:span text:style-name="nadrukvet">Reactiemogelijkheid</text:span>
          </text:p>
            <text:p text:style-name="last-al">De gemeente Ooststellingwerf is voornemens om twintig dagen na de datum van deze publicatie over te gaan tot verkoop en levering van de genoemde grond. Indien u meent dat u als belanghebbende eveneens als serieuze gegadigde moet worden aangemerkt, kunt u binnen deze termijn een gemotiveerde reactie indienen via grondverkoop@ooststellingwerf.nl.</text:p>
            <text:p text:style-name="tekst_bottom"/>
          </text:section>
        </text:section>
        <text:section text:name="zakelijke-mededeling-sluiting_id1-3-2-2" text:style-name="zakelijke-mededeling-sluiting">
          <text:section text:name="ondertekening_id1-3-2-2-1">
            <text:p><text:span text:style-name="functie">Oosterwolde, 21 april 2026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stellingwerf</text:p>
            </table:table-cell>
            <table:table-cell office:value-type="string" table:style-name="header.C">
              <text:p text:style-name="headerright"><text:span text:style-name="nr">Nr. 197926</text:span><text:line-break/><text:date style:data-style-name="dag" text:fixed="true" text:date-value="2026-04-28"/><text:line-break/><text:date style:data-style-name="jaar" text:fixed="true" text:date-value="2026-04-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7926</text:span><text:date style:data-style-name="nicedate" text:fixed="true" text:date-value="2026-04-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7926</text:span><text:date style:data-style-name="nicedate" text:fixed="true" text:date-value="2026-04-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4/xml/MC-DRP-Voorlichting-Web-ZM.xml</meta:user-defined>
    <meta:user-defined meta:name="OVERHEID.Gemeente/DC.creator">Ooststellingwerf</meta:user-defined>
    <meta:user-defined meta:name="OVERHEID.Informatietype/DC.type">officiële publicatie</meta:user-defined>
    <meta:user-defined meta:name="OVERHEID.Gemeente/DCTERMS.publisher">Ooststellingwerf</meta:user-defined>
    <meta:user-defined meta:name="OVERHEID.Gemeente/OVERHEID.authority">Ooststellingwerf</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Voornemen tot verhuur Moskampweg 7</meta:user-defined>
    <meta:user-defined meta:name="DCTERMS.W3CDTF/DCTERMS.available">2026-04-28</meta:user-defined>
    <meta:user-defined meta:name="DCTERMS.W3CDTF/OVERHEIDop.jaargang">2026</meta:user-defined>
    <meta:user-defined meta:name="OVERHEIDop.publicationIssue">197926</meta:user-defined>
    <meta:user-defined meta:name="OVERHEIDop.GmbID/DC.identifier">gmb-2026-197926</meta:user-defined>
    <meta:user-defined meta:name="OVERHEIDop.versieInformatie"/>
  </office:meta>
</office:document-meta>
</file>