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uitvoeren van sloopwerkzaamheden en saneren van asbest aan de Tulnersweg 5, 7025DC Ha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8 maart 2026 een sloopmelding ontvangen. De melding gaat over het uitvoeren van sloopwerkzaamheden en saneren van asbest aan de Tulnersweg 5, 7025DC Halle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109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778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78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78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109</meta:user-defined>
    <meta:user-defined meta:name="DCTERMS.abstract">Betreft: sloopmelding op locatie Tulnersweg 5, 7025DC Halle</meta:user-defined>
    <dc:language>nl</dc:language>
    <meta:user-defined meta:name="OVERHEIDop.locatietype/OVERHEIDop.gebiedsmarkering">Vlak</meta:user-defined>
    <meta:user-defined meta:name="DC.title">Melding voor het uitvoeren van sloopwerkzaamheden en saneren van asbest aan de Tulnersweg 5, 7025DC Halle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788</meta:user-defined>
    <meta:user-defined meta:name="OVERHEIDop.GmbID/DC.identifier">gmb-2026-197788</meta:user-defined>
    <meta:user-defined meta:name="OVERHEIDop.versieInformatie"/>
  </office:meta>
</office:document-meta>
</file>