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samenvoegingsvergunning van woonruimten Dintelstraat 94-H 1078VX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gunning voor samenvoegen</text:p>
            <text:p text:style-name="common-al">Zaakadres: Dintelstraat 94-H 1078VX Amsterdam</text:p>
            <text:p text:style-name="common-al">Datum ontvangst: 18-04-2026</text:p>
            <text:p text:style-name="common-al">Zaaknummer: Z2026-017245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7686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7686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7686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17245</meta:user-defined>
    <meta:user-defined meta:name="DCTERMS.abstract">Vergunning voor samenvoegen</meta:user-defined>
    <dc:language>nl</dc:language>
    <meta:user-defined meta:name="OVERHEIDop.locatietype/OVERHEIDop.gebiedsmarkering">Punt</meta:user-defined>
    <meta:user-defined meta:name="DC.title">Aanvraag samenvoegingsvergunning van woonruimten Dintelstraat 94-H 1078VX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7686</meta:user-defined>
    <meta:user-defined meta:name="OVERHEIDop.GmbID/DC.identifier">gmb-2026-197686</meta:user-defined>
    <meta:user-defined meta:name="OVERHEIDop.versieInformatie"/>
  </office:meta>
</office:document-meta>
</file>