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Wethouder Frankeweg 38-H 1098L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en in 2 appartementsrechten</text:p>
            <text:p text:style-name="common-al">Zaakadres: Wethouder Frankeweg 38-H 1098LB Amsterdam</text:p>
            <text:p text:style-name="common-al">Datum ontvangst: 22-04-2026</text:p>
            <text:p text:style-name="common-al">Zaaknummer: Z2026-017886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7676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767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767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7886</meta:user-defined>
    <meta:user-defined meta:name="DCTERMS.abstract">Splitsen in 2 appartementsrechten</meta:user-defined>
    <dc:language>nl</dc:language>
    <meta:user-defined meta:name="OVERHEIDop.locatietype/OVERHEIDop.gebiedsmarkering">Punt</meta:user-defined>
    <meta:user-defined meta:name="DC.title">Aanvraag splitsingsvergunning Wethouder Frankeweg 38-H 1098LB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7676</meta:user-defined>
    <meta:user-defined meta:name="OVERHEIDop.GmbID/DC.identifier">gmb-2026-197676</meta:user-defined>
    <meta:user-defined meta:name="OVERHEIDop.versieInformatie"/>
  </office:meta>
</office:document-meta>
</file>