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evenement - Op 20 april 2026 is er een aanvraag evenementenvergunning binnengekomen voor Pinkstergemeente Nieuw Leven van 20 mei 2026 t/m 2 juni 2026 te Hoogeveen in het Raifeissenp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Waarom publiceert de gemeente dit bericht?</text:span>Een evenementenvergunning wordt bij de gemeente aangevraagd om toestemming te krijgen voor het organiseren van een vergunning plichtig evenement. Met dit bericht laat</text:p>
            <text:p text:style-name="common-al">de gemeente u dit weten. Zodat u hiervan tijdig kennis kunt nemen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19763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Ingekomen aanvraag evenement - Op 20 april 2026 is er een aanvraag evenementenvergunning binnengekomen voor Pinkstergemeente Nieuw Leven van 20 mei 2026 t/m 2 juni 2026 te Hoogeveen in het Raifeissenpark</meta:user-defined>
    <meta:user-defined meta:name="DCTERMS.W3CDTF/DCTERMS.available">2026-04-29</meta:user-defined>
    <meta:user-defined meta:name="DCTERMS.W3CDTF/OVERHEIDop.jaargang">2026</meta:user-defined>
    <meta:user-defined meta:name="OVERHEIDop.publicationIssue">197636</meta:user-defined>
    <meta:user-defined meta:name="OVERHEIDop.GmbID/DC.identifier">gmb-2026-197636</meta:user-defined>
    <meta:user-defined meta:name="OVERHEIDop.versieInformatie"/>
  </office:meta>
</office:document-meta>
</file>