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elding ontvangen voor Opperdoezerpad te Medemblik (Toepassen van grond of baggerspecie) (Saneren van de bode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21 april 2026 namens Gemeente Medemblik een volledige melding ontvangen van een ontwikkeling aan Opperdoezerpad te Medemblik. Het gaat over het toepassen van een leeflaag van in totaal 1 meter creëren door het verder ophogen van de locatie, na opbrengen van signaleringslaag (doek). De melding heeft het kenmerk OMG-080757/Z26-0819466 en OMG-080758/Z26-0819467. </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 </text:p>
            <text:list text:style-name="id1-3-2-1-1-4">
              <text:list-item text:style-override="id1-3-2-1-1-4-1">
                <text:number>1.</text:number>
                <text:p text:style-name="al">Toepassen van grond of baggerspecie</text:p>
              </text:list-item>
              <text:list-item text:style-override="id1-3-2-1-1-4-2">
                <text:number>2.</text:number>
                <text:p text:style-name="al">Saneren van de bodem</text:p>
              </text:list-item>
            </text:list>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0757/Z26-0819466 en OMG-080758/Z26-0819467)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197634</text:span><text:line-break/><text:date style:data-style-name="dag" text:fixed="true" text:date-value="2026-04-24"/><text:line-break/><text:date style:data-style-name="jaar" text:fixed="true" text:date-value="2026-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7634</text:span><text:date style:data-style-name="nicedate" text:fixed="true" text:date-value="2026-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7634</text:span><text:date style:data-style-name="nicedate" text:fixed="true" text:date-value="2026-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Medemblik</meta:user-defined>
    <meta:user-defined meta:name="OVERHEIDop.Rubriek/DC.type">omgevingsmeld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0757/Z26-0819466 en OMG-080758/Z26-0819467</meta:user-defined>
    <dc:language>nl</dc:language>
    <meta:user-defined meta:name="OVERHEIDop.locatietype/OVERHEIDop.gebiedsmarkering">Lijn</meta:user-defined>
    <meta:user-defined meta:name="DC.title">Melding ontvangen voor Opperdoezerpad te Medemblik (Toepassen van grond of baggerspecie) (Saneren van de bodem)</meta:user-defined>
    <meta:user-defined meta:name="DCTERMS.W3CDTF/DCTERMS.available">2026-04-24</meta:user-defined>
    <meta:user-defined meta:name="DCTERMS.W3CDTF/OVERHEIDop.jaargang">2026</meta:user-defined>
    <meta:user-defined meta:name="OVERHEIDop.publicationIssue">197634</meta:user-defined>
    <meta:user-defined meta:name="OVERHEIDop.GmbID/DC.identifier">gmb-2026-197634</meta:user-defined>
    <meta:user-defined meta:name="OVERHEIDop.versieInformatie"/>
  </office:meta>
</office:document-meta>
</file>