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Aziëhavenweg 10, Amsterdam - in gebruik nemen van een ontgassingsinstallatie op basis van cryogene technolog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in gebruik nemen van een ontgassingsinstallatie op basis van cryogene technologie</text:p>
            <text:p text:style-name="common-al">Aanvrager: AQ Degassing Nederland B.V. </text:p>
            <text:p text:style-name="common-al">Zaaknummer: OD2026-0026218</text:p>
            <text:p text:style-name="common-al">DSO nummer: 2026041700342</text:p>
            <text:p text:style-name="common-al">Ontvangstdatum aanvraag: 17-04-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7556</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556</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556</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26218</meta:user-defined>
    <meta:user-defined meta:name="DCTERMS.abstract">een ontgassingsinstallatie op basis van cryogene technologi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ontvangen - Aziëhavenweg 10, Amsterdam - in gebruik nemen van een ontgassingsinstallatie op basis van cryogene technologie</meta:user-defined>
    <meta:user-defined meta:name="DCTERMS.W3CDTF/DCTERMS.available">2026-04-24</meta:user-defined>
    <meta:user-defined meta:name="DCTERMS.W3CDTF/OVERHEIDop.jaargang">2026</meta:user-defined>
    <meta:user-defined meta:name="OVERHEIDop.publicationIssue">197556</meta:user-defined>
    <meta:user-defined meta:name="OVERHEIDop.GmbID/DC.identifier">gmb-2026-197556</meta:user-defined>
    <meta:user-defined meta:name="OVERHEIDop.versieInformatie"/>
  </office:meta>
</office:document-meta>
</file>