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altje Noordewierstraat 224, 2551 SK 's-Gravenhage, Aaltje Noordewierstraat 226, 2551 SK 's-Gravenhage, Aaltje Noordewierstraat 228, 2551 SK 's-Gravenhage, Aaltje Noordewierstraat 222, 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Aaltje Noorderwierstraat 222 tot en met 228</text:span>
          </text:p>
            <text:p text:style-name="common-al">
            <text:span text:style-name="nadrukvet">
              <text:span text:style-name="nadrukcur"/>
            </text:span>
          </text:p>
            <text:p text:style-name="common-al">
            <text:span text:style-name="nadrukvet">
              <text:span text:style-name="nadrukcur">Ons kenmerk: </text:span>
            </text:span>VTH2026-5512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Aaltje Noordewierstraat 224, 2551 SK 's-Gravenhage, Aaltje Noordewierstraat 226, 2551 SK 's-Gravenhage, Aaltje Noordewierstraat 228, 2551 SK 's-Gravenhage, Aaltje Noordewierstraat 222, 2551 SK 's-Gravenhage</text:p>
            <text:p text:style-name="common-al">
            
          </text:p>
            <text:p text:style-name="common-al">
            <text:span text:style-name="nadrukvet">
              <text:span text:style-name="nadrukcur">Ontvangstdatum aanvraag:</text:span>
            </text:span>
          </text:p>
            <text:p text:style-name="common-al">2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7377</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377</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377</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127</meta:user-defined>
    <meta:user-defined meta:name="DCTERMS.abstract">het verwijderen van asbesthoudende materialen uit de panden Aaltje Noorderwierstraat 222 tot en met 22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Aaltje Noordewierstraat 224, 2551 SK 's-Gravenhage, Aaltje Noordewierstraat 226, 2551 SK 's-Gravenhage, Aaltje Noordewierstraat 228, 2551 SK 's-Gravenhage, Aaltje Noordewierstraat 222, 2</meta:user-defined>
    <meta:user-defined meta:name="DCTERMS.W3CDTF/DCTERMS.available">2026-04-24</meta:user-defined>
    <meta:user-defined meta:name="DCTERMS.W3CDTF/OVERHEIDop.jaargang">2026</meta:user-defined>
    <meta:user-defined meta:name="OVERHEIDop.publicationIssue">197377</meta:user-defined>
    <meta:user-defined meta:name="OVERHEIDop.GmbID/DC.identifier">gmb-2026-197377</meta:user-defined>
    <meta:user-defined meta:name="OVERHEIDop.versieInformatie"/>
  </office:meta>
</office:document-meta>
</file>