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mogen afwijken van de tijdstippen van uitvoering - Knooppunt Nieuwe Meer,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Besluit bouwwerken leefomgeving voor het mogen afwijken van de tijdstippen van uitvoering. </text:p>
            <text:p text:style-name="common-al">- In de nacht van 29 op 30 april 2026 wordt het stalen val van brug 09 ingehesen. De werkzaamheden worden uitgevoerd tussen 29 april 2026 19:30 uur en 30 april 2026 05:00 uur; </text:p>
            <text:p text:style-name="common-al">- In de nacht van 28 op 29 april 2026 zal de damwand bij KNM10 as 2 trillend worden aangebracht. De werkzaamheden worden uitgevoerd tussen 28 april 2026 19:00 uur en 29 april 2026 05:00 uur; </text:p>
            <text:p text:style-name="common-al">- In de nacht van 28 op 29 april 2026 zullen de palen van KNM10 as 3 worden voorgeboord en ingehesen (voorpoten). Overdag zullen deze vervolgens heiend worden aangebracht, zoals reeds onderdeel is van de initiële aanvraag. De werkzaamheden worden uitgevoerd tussen 28 april 2026 19:00 uur en 29 april 2026 05:00 uur.</text:p>
            <text:p text:style-name="common-al">Aanvrager: v.o.f. TriAX KNM</text:p>
            <text:p text:style-name="common-al">Zaaknummer: OD2026-0021834</text:p>
            <text:p text:style-name="common-al">DSO nummer: 2026033001771</text:p>
            <text:p text:style-name="common-al">Uitkomst besluit: verleend</text:p>
            <text:p text:style-name="common-al">Datum besluit: 21-04-2026</text:p>
            <text:p text:style-name="common-al">Bezwaar in te dienen tot en met: 02-06-2026</text:p>
            <text:p text:style-name="common-al">Namens: Gemeente Amsterdam</text:p>
            <text:p text:style-name="common-al">Wilt u de gepubliceerde documenten behorende bij deze bekendmaking in zien, klik dan <text:a xlink:href="https://edataloket.odnzkg.nl/?q={%22search%22:%22OD2026-0021834%22,%22aggs%22:{%22odnzkg_zaak_nummer%22:{%22key%22:%22odnzkg_zaak_nummer%22,%22field%22:%22odnzkg.zaak.nummer.keyword%22,%22fields%22:[],%22type%22:%22keyword%22,%22data%22:[%22OD2026-0021834%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830</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830</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830</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OD2026-0021834</meta:user-defined>
    <meta:user-defined meta:name="DCTERMS.abstract">KNM-VG0401 Aanvulling wk 18, Maatwerkvoorschrift geluid Q1 + Q2 2026</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mogen afwijken van de tijdstippen van uitvoering - Knooppunt Nieuwe Meer, Amsterdam</meta:user-defined>
    <meta:user-defined meta:name="DCTERMS.W3CDTF/DCTERMS.available">2026-04-24</meta:user-defined>
    <meta:user-defined meta:name="DCTERMS.W3CDTF/OVERHEIDop.jaargang">2026</meta:user-defined>
    <meta:user-defined meta:name="OVERHEIDop.publicationIssue">196830</meta:user-defined>
    <meta:user-defined meta:name="OVERHEIDop.GmbID/DC.identifier">gmb-2026-196830</meta:user-defined>
    <meta:user-defined meta:name="OVERHEIDop.versieInformatie"/>
  </office:meta>
</office:document-meta>
</file>