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een openbare manifestatie op 7 juni 2026 op de locatie T.h.v. Thorbeckeweg 191 te Dordrecht zaaknummer 90036259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houden van een openbare manifestatie op 7 juni 2026 op de locatie T.h.v. Thorbeckeweg 191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19673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73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73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Melding voor het houden van een openbare manifestatie op 7 juni 2026 op de locatie T.h.v. Thorbeckeweg 191 te Dordrecht zaaknummer 9003625914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735</meta:user-defined>
    <meta:user-defined meta:name="OVERHEIDop.GmbID/DC.identifier">gmb-2026-196735</meta:user-defined>
    <meta:user-defined meta:name="OVERHEIDop.versieInformatie"/>
  </office:meta>
</office:document-meta>
</file>