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Keizersgracht 416-H 1016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APS Milieu B.V.</text:p>
            <text:p text:style-name="common-al">Zaaknummer: OD2026-0022397</text:p>
            <text:p text:style-name="common-al">DSO nummer: 2026040100980</text:p>
            <text:p text:style-name="common-al">Ontvangstdatum melding: 01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53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3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53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397</meta:user-defined>
    <meta:user-defined meta:name="DCTERMS.abstract">Keizersgracht 416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Keizersgracht 416-H 1016GC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531</meta:user-defined>
    <meta:user-defined meta:name="OVERHEIDop.GmbID/DC.identifier">gmb-2026-196531</meta:user-defined>
    <meta:user-defined meta:name="OVERHEIDop.versieInformatie"/>
  </office:meta>
</office:document-meta>
</file>