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Cruquiusweg 84 Amsterdam , 23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Stichting Watermaatschappij Amsterdam</text:p>
            <text:p text:style-name="common-al">Zaaknummer: OD2026-0021217</text:p>
            <text:p text:style-name="common-al">DSO nummer: 2026032700507</text:p>
            <text:p text:style-name="common-al">Ontvangstdatum melding: 27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51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51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51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1217</meta:user-defined>
    <meta:user-defined meta:name="DCTERMS.abstract">Cruquiusweg 84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Cruquiusweg 84 Amsterdam , 23 meter richting noordwesten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518</meta:user-defined>
    <meta:user-defined meta:name="OVERHEIDop.GmbID/DC.identifier">gmb-2026-196518</meta:user-defined>
    <meta:user-defined meta:name="OVERHEIDop.versieInformatie"/>
  </office:meta>
</office:document-meta>
</file>