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Bartholomeus Ruloffstraat 5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Old Masters Real Estate B.V.</text:p>
            <text:p text:style-name="common-al">Zaaknummer: OD2026-0020859</text:p>
            <text:p text:style-name="common-al">DSO nummer: 2026032601682</text:p>
            <text:p text:style-name="common-al">Ontvangstdatum melding: 26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50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859</meta:user-defined>
    <meta:user-defined meta:name="DCTERMS.abstract">P25M0095 MKB Bartholomeus Ruloffstraat 5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Bartholomeus Ruloffstraat 5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505</meta:user-defined>
    <meta:user-defined meta:name="OVERHEIDop.GmbID/DC.identifier">gmb-2026-196505</meta:user-defined>
    <meta:user-defined meta:name="OVERHEIDop.versieInformatie"/>
  </office:meta>
</office:document-meta>
</file>