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Bartholomeus Ruloffsstraat 5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Old Masters Real Estate B.V.</text:p>
            <text:p text:style-name="common-al">Zaaknummer: OD2026-0020855</text:p>
            <text:p text:style-name="common-al">DSO nummer: 2026032601679</text:p>
            <text:p text:style-name="common-al">Ontvangstdatum melding: 26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9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9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9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855</meta:user-defined>
    <meta:user-defined meta:name="DCTERMS.abstract">P25M0095 MKB Bartholomeus Ruloffstraat 5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Bartholomeus Ruloffsstraat 5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90</meta:user-defined>
    <meta:user-defined meta:name="OVERHEIDop.GmbID/DC.identifier">gmb-2026-196490</meta:user-defined>
    <meta:user-defined meta:name="OVERHEIDop.versieInformatie"/>
  </office:meta>
</office:document-meta>
</file>