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Frans van Mierisstraat 72-3 1071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1-04-2026</text:p>
            <text:p text:style-name="common-al">Zaakadres: Frans van Mierisstraat 72-3 1071RX Amsterdam</text:p>
            <text:p text:style-name="common-al">Zaaknummer: Z2026-0076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7652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91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9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9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76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Frans van Mierisstraat 72-3 1071RX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915</meta:user-defined>
    <meta:user-defined meta:name="OVERHEIDop.GmbID/DC.identifier">gmb-2026-195915</meta:user-defined>
    <meta:user-defined meta:name="OVERHEIDop.versieInformatie"/>
  </office:meta>
</office:document-meta>
</file>