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Jacob van Lennepstraat 65-1 1053H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4-2026</text:p>
            <text:p text:style-name="common-al">Zaakadres: Jacob van Lennepstraat 65-1 1053HE Amsterdam</text:p>
            <text:p text:style-name="common-al">Zaaknummer: Z2026-017252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7252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90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9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9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52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Jacob van Lennepstraat 65-1 1053HE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906</meta:user-defined>
    <meta:user-defined meta:name="OVERHEIDop.GmbID/DC.identifier">gmb-2026-195906</meta:user-defined>
    <meta:user-defined meta:name="OVERHEIDop.versieInformatie"/>
  </office:meta>
</office:document-meta>
</file>