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barbecue/straatfeest op 27 juni 2026 tussen 16:00 uur en 20:00 uur op het veld tussen Spaarneweg, Lingestraat, Zaanweg en Merwedestraat te Culembo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ldaan aan de melding barbecue/straatfeest op 27 juni 2026 tussen 16:00 uur en 20:00 uur op het veld tussen de Spaarneweg, Lingestraat, Zaanweg en Merwedestraat.</text:p>
            <text:p text:style-name="last-al">Verzenddatum: 15 april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195622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62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562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47/xml/MC-DRP-Meld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Melding voor barbecue/straatfeest op 27 juni 2026 tussen 16:00 uur en 20:00 uur op het veld tussen Spaarneweg, Lingestraat, Zaanweg en Merwedestraat te Culemborg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5622</meta:user-defined>
    <meta:user-defined meta:name="OVERHEIDop.GmbID/DC.identifier">gmb-2026-195622</meta:user-defined>
    <meta:user-defined meta:name="OVERHEIDop.versieInformatie"/>
  </office:meta>
</office:document-meta>
</file>