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ligplaatsvergunning verleend Oudeschans 1P 1011K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igplaatsvergunning voor de woonboot Broedertrouw na.v. eigendomswisseling</text:p>
            <text:p text:style-name="common-al">Besluit: verleend</text:p>
            <text:p text:style-name="common-al">Besluit verzonden op: 21-04-2026</text:p>
            <text:p text:style-name="common-al">Zaakadres: Oudeschans 1P 1011KP Amsterdam</text:p>
            <text:p text:style-name="common-al">Zaaknummer: Z2026-00469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04694" xlink:type="simple">procesunitth.sdc@amsterdam.nl</text:a> en vermeld daarin: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1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5315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531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531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04694</meta:user-defined>
    <meta:user-defined meta:name="DCTERMS.abstract">ligplaatsvergunning voor de woonboot Broedertrouw</meta:user-defined>
    <dc:language>nl</dc:language>
    <meta:user-defined meta:name="OVERHEIDop.locatietype/OVERHEIDop.gebiedsmarkering">Punt</meta:user-defined>
    <meta:user-defined meta:name="DC.title">Besluit ligplaatsvergunning verleend Oudeschans 1P 1011KP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5315</meta:user-defined>
    <meta:user-defined meta:name="OVERHEIDop.GmbID/DC.identifier">gmb-2026-195315</meta:user-defined>
    <meta:user-defined meta:name="OVERHEIDop.versieInformatie"/>
  </office:meta>
</office:document-meta>
</file>