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saneren van asbest van een berging aan de Asterstraat 26, 7255XW Hengelo (Gld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15 april 2026 een sloopmelding ontvangen. De melding gaat over het saneren van asbest van een berging aan de Asterstraat 26, 7255XW Hengelo (Gld)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1444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195149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514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514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1444</meta:user-defined>
    <meta:user-defined meta:name="DCTERMS.abstract">Betreft: sloopmelding op locatie Asterstraat 26, 7255XW Hengelo (Gld)</meta:user-defined>
    <dc:language>nl</dc:language>
    <meta:user-defined meta:name="OVERHEIDop.locatietype/OVERHEIDop.gebiedsmarkering">Vlak</meta:user-defined>
    <meta:user-defined meta:name="DC.title">Melding voor het saneren van asbest van een berging aan de Asterstraat 26, 7255XW Hengelo (Gld)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5149</meta:user-defined>
    <meta:user-defined meta:name="OVERHEIDop.GmbID/DC.identifier">gmb-2026-195149</meta:user-defined>
    <meta:user-defined meta:name="OVERHEIDop.versieInformatie"/>
  </office:meta>
</office:document-meta>
</file>