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Airborne Avenue 79, Hoofddorp - Groothandel, opslagbedrijf of distributiecentrum, opslag van gevaarlijke stoff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groothandel, opslagbedrijf of distributiecentrum, opslag van gevaarlijke stoffen.</text:p>
            <text:p text:style-name="common-al">Aanvrager: Neele-Vat Air B.V.</text:p>
            <text:p text:style-name="common-al">Zaaknummer hoofdmelding: OD2026-0014393</text:p>
            <text:p text:style-name="common-al">DSO nummer hoofdmelding: 2026022700384</text:p>
            <text:p text:style-name="common-al">Ontvangstdatum hoofdmelding: 27-02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14393%22,%22aggs%22:%7B%22odnzkg_zaak_nummer%22:%7B%22key%22:%22odnzkg_zaak_nummer%22,%22field%22:%22odnzkg.zaak.nummer.keyword%22,%22fields%22:[],%22type%22:%22keyword%22,%22data%22:[%22OD2026-0014393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502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02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02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4393</meta:user-defined>
    <meta:user-defined meta:name="DCTERMS.abstract">Melding vestiging Neele Vat AIR BV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Airborne Avenue 79, Hoofddorp - Groothandel, opslagbedrijf of distributiecentrum, opslag van gevaarlijke stoff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020</meta:user-defined>
    <meta:user-defined meta:name="OVERHEIDop.GmbID/DC.identifier">gmb-2026-195020</meta:user-defined>
    <meta:user-defined meta:name="OVERHEIDop.versieInformatie"/>
  </office:meta>
</office:document-meta>
</file>