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3 mei 2026 op de locatie Korte Kolfstraat 235 te Dordrecht zaaknummer 90036161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3 mei 2026 op de locatie Korte Kolfstraat 235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19479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79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79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3 mei 2026 op de locatie Korte Kolfstraat 235 te Dordrecht zaaknummer 9003616130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797</meta:user-defined>
    <meta:user-defined meta:name="OVERHEIDop.GmbID/DC.identifier">gmb-2026-194797</meta:user-defined>
    <meta:user-defined meta:name="OVERHEIDop.versieInformatie"/>
  </office:meta>
</office:document-meta>
</file>