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PARKEERMAATREGEL Almonde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section>
        </text:section>
        <text:section text:name="regeling-tekst_id1-3-2-2" text:style-name="regeling-tekst">
          <text:section text:name="tekst_id1-3-2-2-1" text:style-name="tekst">
            <text:p text:style-name="common-al"/>
            <text:p text:style-name="common-al"/>
            <text:p text:style-name="common-al">Overwegende dat,</text:p>
            <text:p text:style-name="common-al">gedeeld autogebruik oftewel 'autodelen', een middel is om reductie van de groei van automobiliteit te realiseren;</text:p>
            <text:p text:style-name="common-al">het doel van dit systeem is om door middel van selectief autogebruik het autobezit te laten afnemen;</text:p>
            <text:p text:style-name="common-al">bij dit systeem auto's op verschillende plaatsen in de stad op afroep beschikbaar zijn;</text:p>
            <text:p text:style-name="common-al">dit systeem past binnen het gemeentelijk beleid ten aanzien van het verminderen van het autogebruik;</text:p>
            <text:p text:style-name="common-al">'autodelen' bijdraagt aan het terugdringen van het aantal (geparkeerde) auto's;</text:p>
            <text:p text:style-name="common-al">een herinrichting zal plaatsvinden te Almondestraat;</text:p>
            <text:p text:style-name="common-al">er voor ondergenoemde locatie drie gereserveerde parkeerplaatsen voor gedeeld autogebruik zijn opgenomen in de herinrichting;</text:p>
            <text:p text:style-name="common-al">bij de herinrichting extra parkeervakken worden gerealiseerd te Almondestraat waardoor de drie gereserveerde parkeerparkeerplaatsen geen bestaande parkeerplaatsen wegnemen; </text:p>
            <text:p text:style-name="common-al">er op ondergenoemde locatie elektrische oplaadpunten zijn gerealiseerd;</text:p>
            <text:p text:style-name="common-al">de locatie is gelegen binnen de bebouwde kom;</text:p>
            <text:p text:style-name="common-al"/>
            <text:p text:style-name="common-al">gelet op het bepaalde in de Verordening Parkeerregulering en parkeerbelastingen 2026 en het Uitvoeringsbesluit parkeren Rotterdam 2026; </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
            <text:p text:style-name="common-al"/>
            <text:p text:style-name="common-al">BESLUIT:</text:p>
            <text:p text:style-name="common-al">• tot het inrichten van drie parkeerplaatsen voor ‘autodelen’ te Almondestraat, ter hoogte van pandnummers 34-36, door het plaatsen van borden E9 (parkeergelegenheid uitsluitend bestemd voor vergunninghouders) van het Reglement verkeersregels en verkeerstekens 1990 met onderborden met de aanduiding ‘deelauto’ en het aanbrengen van kruismarkering in de parkeervakken.</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Rotterdam, 23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94769</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769</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769</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deelauto parkeerplaatsen - Almondestraat ter hoogte van pandnummers 34-3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PARKEERMAATREGEL Almondestraat (ROTTERDAM)</meta:user-defined>
    <meta:user-defined meta:name="DCTERMS.W3CDTF/DCTERMS.available">2026-04-23</meta:user-defined>
    <meta:user-defined meta:name="DCTERMS.W3CDTF/OVERHEIDop.jaargang">2026</meta:user-defined>
    <meta:user-defined meta:name="OVERHEIDop.publicationIssue">194769</meta:user-defined>
    <meta:user-defined meta:name="OVERHEIDop.GmbID/DC.identifier">gmb-2026-194769</meta:user-defined>
    <meta:user-defined meta:name="OVERHEIDop.versieInformatie"/>
  </office:meta>
</office:document-meta>
</file>