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assieke Haringparty op 2 juli 2026 op de locatie Bleijenhoek 2 te Dordrecht zaaknummer 90036097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assieke Haringparty op 2 juli 2026 op de locatie Bleijenhoek 2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19475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75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75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assieke Haringparty op 2 juli 2026 op de locatie Bleijenhoek 2 te Dordrecht zaaknummer 9003609783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758</meta:user-defined>
    <meta:user-defined meta:name="OVERHEIDop.GmbID/DC.identifier">gmb-2026-194758</meta:user-defined>
    <meta:user-defined meta:name="OVERHEIDop.versieInformatie"/>
  </office:meta>
</office:document-meta>
</file>