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het park bij Diependaalsedijk 19, 3601GH Maarssen - een kinderfeestje in park Goudestein met springkussen d.d. 06-05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maart 2026 is een melding ontvangen waarvoor geen vergunningsplicht geldt voor de locatie het park bij Diependaalsedijk 19, 3601GH Maarssen. De melding is geregistreerd onder zaaknummer Z2026-00000720.</text:p>
            <text:p text:style-name="common-al">De melding betreft: evenementen melding op het park bij Diependaalsedijk 19, 3601GH Maarssen - een kinderfeestje in park Goudestein met springkussen d.d. 06-05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9473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73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73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720</meta:user-defined>
    <meta:user-defined meta:name="DCTERMS.abstract">Betreft: Melding op locatie het park bij Diependaalsedijk 19, 3601GH Maarssen</meta:user-defined>
    <dc:language>nl</dc:language>
    <meta:user-defined meta:name="OVERHEIDop.locatietype/OVERHEIDop.gebiedsmarkering">Punt</meta:user-defined>
    <meta:user-defined meta:name="DC.title">Kennisgeving ontvangst melding, Gemeente Stichtse Vecht - het park bij Diependaalsedijk 19, 3601GH Maarssen - een kinderfeestje in park Goudestein met springkussen d.d. 06-05-2026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736</meta:user-defined>
    <meta:user-defined meta:name="OVERHEIDop.GmbID/DC.identifier">gmb-2026-194736</meta:user-defined>
    <meta:user-defined meta:name="OVERHEIDop.versieInformatie"/>
  </office:meta>
</office:document-meta>
</file>