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verleend Frederik Hendrikstraat 79-1 1052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mzetten van 1 zelfstandige woonruimte in 3 onzelfstandige woonruimten</text:p>
            <text:p text:style-name="common-al">Besluit: verleend</text:p>
            <text:p text:style-name="common-al">Besluit verzonden op: 21-04-2026</text:p>
            <text:p text:style-name="common-al">Zaakadres: Frederik Hendrikstraat 79-1 1052HM Amsterdam</text:p>
            <text:p text:style-name="common-al">Zaaknummer: Z2026-00722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itvoering.sdw@amsterdam.nl?Subject=Dossiernummer Z2026-007229" xlink:type="simple">procesuitvoering.sd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19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19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419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7229</meta:user-defined>
    <meta:user-defined meta:name="DCTERMS.abstract">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verleend Frederik Hendrikstraat 79-1 1052HM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4191</meta:user-defined>
    <meta:user-defined meta:name="OVERHEIDop.GmbID/DC.identifier">gmb-2026-194191</meta:user-defined>
    <meta:user-defined meta:name="OVERHEIDop.versieInformatie"/>
  </office:meta>
</office:document-meta>
</file>