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Dusartstraat 62-3 1072H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1-04-2026</text:p>
            <text:p text:style-name="common-al">Looptijd: De vergunning is vanaf de besluitdatum 3 jaar geldig.</text:p>
            <text:p text:style-name="common-al">Zaakadres: Dusartstraat 62-3 1072HV Amsterdam</text:p>
            <text:p text:style-name="common-al">Zaaknummer: Z2026-013961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13961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4013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01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01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3961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Dusartstraat 62-3 1072HV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4013</meta:user-defined>
    <meta:user-defined meta:name="OVERHEIDop.GmbID/DC.identifier">gmb-2026-194013</meta:user-defined>
    <meta:user-defined meta:name="OVERHEIDop.versieInformatie"/>
  </office:meta>
</office:document-meta>
</file>