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INGEKOMEN AANVRAAG EVENEMENTENVERGUNNING – ST. LAMBERTUSSTRAAT 42, CROMVOIR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ontvangen: </text:p>
            <text:p text:style-name="tussenkopcur">- St. Lambertusstraat 42, 5266 AG Cromvoirt, verjaardagsfeest op 22-08-2026, Z26 - 304170</text:p>
            <text:p text:style-name="tussenkopcur">De aanvraag voor de vergunning is ingekomen 16 april 2026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93981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98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98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GEMEENTE VUGHT – INGEKOMEN AANVRAAG EVENEMENTENVERGUNNING – ST. LAMBERTUSSTRAAT 42, CROMVOIRT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981</meta:user-defined>
    <meta:user-defined meta:name="OVERHEIDop.GmbID/DC.identifier">gmb-2026-193981</meta:user-defined>
    <meta:user-defined meta:name="OVERHEIDop.versieInformatie"/>
  </office:meta>
</office:document-meta>
</file>