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buurtfeest op 5 september 2026 in Den Emau te Groenlo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 melding</text:span>
          </text:p>
            <text:p text:style-name="last-al">Melding ontvangen voor het organiseren van een buurtfeest in Den Emau in Groenlo op 5 september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193835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835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835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Melding voor het organiseren van een buurtfeest op 5 september 2026 in Den Emau te Groenlo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835</meta:user-defined>
    <meta:user-defined meta:name="OVERHEIDop.GmbID/DC.identifier">gmb-2026-193835</meta:user-defined>
    <meta:user-defined meta:name="OVERHEIDop.versieInformatie"/>
  </office:meta>
</office:document-meta>
</file>