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9 augustus 2026 aan Plataan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Plataanstraat in Lichtenvoorde 2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9382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2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2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29 augustus 2026 aan Plataanstraat te Lichtenvoorde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828</meta:user-defined>
    <meta:user-defined meta:name="OVERHEIDop.GmbID/DC.identifier">gmb-2026-193828</meta:user-defined>
    <meta:user-defined meta:name="OVERHEIDop.versieInformatie"/>
  </office:meta>
</office:document-meta>
</file>