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grondgebied in Lette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4-2026</text:p>
            <text:p text:style-name="common-al">
            <text:span text:style-name="nadrukvet">Locatie:</text:span> grondgebied in Lettele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Z2026-0000392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392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19382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2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2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3928</meta:user-defined>
    <meta:user-defined meta:name="DCTERMS.abstract">het toepassen van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, grondgebied in Lettele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26</meta:user-defined>
    <meta:user-defined meta:name="OVERHEIDop.GmbID/DC.identifier">gmb-2026-193826</meta:user-defined>
    <meta:user-defined meta:name="OVERHEIDop.versieInformatie"/>
  </office:meta>
</office:document-meta>
</file>