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melding voor het houden van Meditatie voor Vrede op 13 september 2026 op de locatie weiland aan Zonnenbergstraat 18, 7384DK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februari 2026</text:p>
            <text:p text:style-name="common-al">Kenmerk: Z2026-00000263</text:p>
            <text:p text:style-name="common-al"/>
            <text:p text:style-name="common-al">
            <text:span text:style-name="nadrukvet">Procedure</text:span>
          </text:p>
            <text:p text:style-name="common-al">Deze melding is gepubliceerd op 9 maart 2026. Per abuis is hier <text:span text:style-name="nadrukvet">het houden van Meditatie voor Vrede op 12 september 2026 </text:span>vermeld. Dit had moeten zijn<text:span text:style-name="nadrukvet"> het houden van Meditatie voor Vrede op 13 september 2026.</text:span></text:p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9378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8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8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263</meta:user-defined>
    <meta:user-defined meta:name="DCTERMS.abstract">weiland aan Zonnenbergstraat 18, 7384DK Wilp</meta:user-defined>
    <dc:language>nl</dc:language>
    <meta:user-defined meta:name="OVERHEIDop.locatietype/OVERHEIDop.gebiedsmarkering">Vlak</meta:user-defined>
    <meta:user-defined meta:name="DC.title">RECTIFICATIE: melding voor het houden van Meditatie voor Vrede op 13 september 2026 op de locatie weiland aan Zonnenbergstraat 18, 7384DK Wilp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786</meta:user-defined>
    <meta:user-defined meta:name="OVERHEIDop.GmbID/DC.identifier">gmb-2026-193786</meta:user-defined>
    <meta:user-defined meta:name="OVERHEIDop.versieInformatie"/>
  </office:meta>
</office:document-meta>
</file>