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Melding klein evenement, Vasse, startpunt Hooidijk 21: muzikale rondgang met tractor en w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Vasse, startpunt Hooidijk 21</text:p>
            <text:p text:style-name="common-al">
            <text:span text:style-name="nadrukvet">Wat:</text:span> muzikale rondgang met tractor en wagen</text:p>
            <text:p text:style-name="common-al">
            <text:span text:style-name="nadrukvet">Wanneer:</text:span> 14-05-2026 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19378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78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T-2026-000756</meta:user-defined>
    <meta:user-defined meta:name="DCTERMS.abstract">muzikale rondgang op wagen</meta:user-defined>
    <dc:language>nl</dc:language>
    <meta:user-defined meta:name="OVERHEIDop.locatietype/OVERHEIDop.gebiedsmarkering">Punt</meta:user-defined>
    <meta:user-defined meta:name="DC.title">Gemeente Tubbergen - Melding klein evenement, Vasse, startpunt Hooidijk 21: muzikale rondgang met tractor en wag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3783</meta:user-defined>
    <meta:user-defined meta:name="OVERHEIDop.GmbID/DC.identifier">gmb-2026-193783</meta:user-defined>
    <meta:user-defined meta:name="OVERHEIDop.versieInformatie"/>
  </office:meta>
</office:document-meta>
</file>