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6 juni 2026 aan Middachtenstraat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in de Middachtenstraat in Lichtenvoorde op 6 jun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9374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74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74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6 juni 2026 aan Middachtenstraat te Lichtenvoorde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742</meta:user-defined>
    <meta:user-defined meta:name="OVERHEIDop.GmbID/DC.identifier">gmb-2026-193742</meta:user-defined>
    <meta:user-defined meta:name="OVERHEIDop.versieInformatie"/>
  </office:meta>
</office:document-meta>
</file>