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slopen van de kippenschuur, Stillewaldweg ongenummerd tussen 2a en 4, 7036AC Lo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pril 2026 is een melding ontvangen waarvoor geen vergunningsplicht geldt voor de locatie Stillewaldweg ongenummerd tussen 2a en 4, 7036AC Loerbeek. De melding is geregistreerd onder zaaknummer Z2026-00000579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19372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2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2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79</meta:user-defined>
    <meta:user-defined meta:name="DCTERMS.abstract">Betreft: melding op locatie Stillewaldweg ongenummerd tussen 2a en 4, 7036AC Loerbee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het slopen van de kippenschuur, Stillewaldweg ongenummerd tussen 2a en 4, 7036AC Loerbeek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722</meta:user-defined>
    <meta:user-defined meta:name="OVERHEIDop.GmbID/DC.identifier">gmb-2026-193722</meta:user-defined>
    <meta:user-defined meta:name="OVERHEIDop.versieInformatie"/>
  </office:meta>
</office:document-meta>
</file>