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buurtfeest Margrietlaan op 8 augustus 2026 aan de Margrietlaan 17, 7251AV V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0 april 2026 een evenementenmelding ontvangen. De melding gaat over het organiseren van buurtfeest Margrietlaan op 8 augustus 2026 aan de Margrietlaan 17, 7251AV Vorden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1500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193715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71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71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1500</meta:user-defined>
    <meta:user-defined meta:name="DCTERMS.abstract">Betreft: evenementenmelding op locatie Margrietlaan 17, 7251AV Vord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Melding voor het organiseren van buurtfeest Margrietlaan op 8 augustus 2026 aan de Margrietlaan 17, 7251AV Vorden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715</meta:user-defined>
    <meta:user-defined meta:name="OVERHEIDop.GmbID/DC.identifier">gmb-2026-193715</meta:user-defined>
    <meta:user-defined meta:name="OVERHEIDop.versieInformatie"/>
  </office:meta>
</office:document-meta>
</file>