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container van 21 april tot en met 5 mei 2026 ter hoogte van, Luiendijk 18, 1446BG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pril 2026 heeft de gemeente een melding ontvangen voor het plaatsen van een container van 21 april tot en met 5 mei 2026 ter hoogte van Luiendijk 18, 1446BG Purmerend. De melding is geregistreerd onder zaaknummer Z2026-00001720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193635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63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63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720</meta:user-defined>
    <meta:user-defined meta:name="DCTERMS.abstract">Betreft: melding op locatie Luiendijk thv nr 18, 1446BG Purmerend</meta:user-defined>
    <dc:language>nl</dc:language>
    <meta:user-defined meta:name="OVERHEIDop.locatietype/OVERHEIDop.gebiedsmarkering">Vlak</meta:user-defined>
    <meta:user-defined meta:name="DC.title">Melding plaatsen container van 21 april tot en met 5 mei 2026 ter hoogte van, Luiendijk 18, 1446BG Purmerend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635</meta:user-defined>
    <meta:user-defined meta:name="OVERHEIDop.GmbID/DC.identifier">gmb-2026-193635</meta:user-defined>
    <meta:user-defined meta:name="OVERHEIDop.versieInformatie"/>
  </office:meta>
</office:document-meta>
</file>